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00000000568000002AA45B063B7.png"/>
  <manifest:file-entry manifest:media-type="image/png" manifest:full-path="Pictures/10000000000005DB000002DCD858DDCC.png"/>
  <manifest:file-entry manifest:media-type="image/png" manifest:full-path="Pictures/100000000000056F00000311CCA65A55.png"/>
  <manifest:file-entry manifest:media-type="image/png" manifest:full-path="Pictures/10000000000005840000032244BC42E1.png"/>
  <manifest:file-entry manifest:media-type="image/png" manifest:full-path="Pictures/100000000000038B0000020367DB39EB.png"/>
  <manifest:file-entry manifest:media-type="image/png" manifest:full-path="Pictures/10000000000003E8000002B44D2B6B6A.png"/>
  <manifest:file-entry manifest:media-type="image/png" manifest:full-path="Pictures/10000000000001E600000176D1F67339.png"/>
  <manifest:file-entry manifest:media-type="image/png" manifest:full-path="Pictures/10000000000002580000022F3E042A0A.png"/>
  <manifest:file-entry manifest:media-type="image/png" manifest:full-path="Pictures/1000000000000275000001BA0F2EBB30.png"/>
  <manifest:file-entry manifest:media-type="image/png" manifest:full-path="Pictures/10000000000001F100000181D31B1B2E.png"/>
  <manifest:file-entry manifest:media-type="image/png" manifest:full-path="Pictures/10000000000001F00000018B40269F39.png"/>
  <manifest:file-entry manifest:media-type="image/png" manifest:full-path="Pictures/10000000000001E7000001A4A744A24E.png"/>
  <manifest:file-entry manifest:media-type="image/png" manifest:full-path="Pictures/10000000000001E90000018023C69AAE.png"/>
  <manifest:file-entry manifest:media-type="image/png" manifest:full-path="Pictures/10000000000001F2000000F2FFCD7A56.png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list-style-name="L1"/>
    <style:style style:name="P2" style:family="paragraph" style:parent-style-name="Standard" style:list-style-name="L2"/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Creare un nuovo TARGET Iscsi su Dip-3000 senza formattare i dischi, ampliando cosi la capacità fisica di registrazione</text:p>
      <text:p text:style-name="Standard"/>
      <text:list xml:id="list5363779435758417481" text:style-name="L1">
        <text:list-item>
          <text:p text:style-name="P1">Inserire il disco nuovo a macchina spenta</text:p>
        </text:list-item>
        <text:list-item>
          <text:p text:style-name="P1">Accedere al sistema operativo ( Ctrl+Alt+Canc) &gt; Disconnetti (tenendo premuto Shift)&gt;Cambia Utente&gt; BVRAdmin WSS4Bosch</text:p>
        </text:list-item>
        <text:list-item>
          <text:p text:style-name="P1">Accedere Server manager</text:p>
        </text:list-item>
        <text:list-item>
          <text:p text:style-name="P1"><draw:frame draw:style-name="fr1" draw:name="immagini1" text:anchor-type="paragraph" svg:width="25.065cm" svg:height="14.145cm" draw:z-index="0"><draw:image xlink:href="Pictures/100000000000056F00000311CCA65A55.png" xlink:type="simple" xlink:show="embed" xlink:actuate="onLoad"/></draw:frame><text:soft-page-break/>Creare un nuovo Volume semplice</text:p>
        </text:list-item>
        <text:list-item>
          <text:p text:style-name="P1"><draw:frame draw:style-name="fr1" draw:name="immagini2" text:anchor-type="paragraph" svg:width="13.176cm" svg:height="6.403cm" draw:z-index="1"><draw:image xlink:href="Pictures/10000000000001F2000000F2FFCD7A56.png" xlink:type="simple" xlink:show="embed" xlink:actuate="onLoad"/></draw:frame>Formattare la partizione come indicato in figura</text:p>
        </text:list-item>
      </text:list>
      <text:p text:style-name="Standard"><draw:frame draw:style-name="fr2" draw:name="immagini3" text:anchor-type="paragraph" svg:x="6.466cm" svg:y="0.601cm" svg:width="12.481cm" svg:height="8.543cm" draw:z-index="2"><draw:image xlink:href="Pictures/10000000000001F100000181D31B1B2E.png" xlink:type="simple" xlink:show="embed" xlink:actuate="onLoad"/></draw:frame></text:p>
      <text:p text:style-name="Standard"/>
      <text:p text:style-name="Standard"><draw:frame draw:style-name="fr1" draw:name="immagini4" text:anchor-type="paragraph" svg:width="12.859cm" svg:height="9.895cm" draw:z-index="3"><draw:image xlink:href="Pictures/10000000000001E600000176D1F67339.png" xlink:type="simple" xlink:show="embed" xlink:actuate="onLoad"/></draw:frame><text:soft-page-break/></text:p>
      <text:list xml:id="list6074335817362770406" text:style-name="L2">
        <text:list-header>
          <text:p text:style-name="P2"/>
          <text:p text:style-name="P2"><text:soft-page-break/>Creare una destinazione iscsi</text:p>
        </text:list-header>
      </text:list>
      <text:p text:style-name="Standard"><draw:frame draw:style-name="fr2" draw:name="immagini5" text:anchor-type="paragraph" svg:x="0.443cm" svg:y="0.189cm" svg:width="23.998cm" svg:height="13.626cm" draw:z-index="4"><draw:image xlink:href="Pictures/100000000000038B0000020367DB39EB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><text:soft-page-break/>Nominare il nuovo Target iscsi ( nell'esempio è riportato TG1 in quanto il TG0 è già esistente)</text:p>
      <text:p text:style-name="Standard"><draw:frame draw:style-name="fr2" draw:name="immagini6" text:anchor-type="paragraph" svg:x="0.224cm" svg:y="2.168cm" svg:width="17.545cm" svg:height="12.199cm" draw:z-index="5"><draw:image xlink:href="Pictures/10000000000001F00000018B40269F39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2" draw:name="immagini7" text:anchor-type="paragraph" svg:x="1.051cm" svg:y="1.099cm" svg:width="12.414cm" svg:height="10.178cm" draw:z-index="6"><draw:image xlink:href="Pictures/10000000000001E90000018023C69AAE.png" xlink:type="simple" xlink:show="embed" xlink:actuate="onLoad"/></draw:frame><text:soft-page-break/>Immettere * nel campo Identificatore nome qualificato iSCSI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>Una volta creato il Target1, creare il disco virtuale:</text:p>
      <text:p text:style-name="Standard"/>
      <text:p text:style-name="Standard"><draw:frame draw:style-name="fr1" draw:name="immagini8" text:anchor-type="paragraph" svg:width="15.875cm" svg:height="14.79cm" draw:z-index="7"><draw:image xlink:href="Pictures/10000000000002580000022F3E042A0A.png" xlink:type="simple" xlink:show="embed" xlink:actuate="onLoad"/></draw:frame></text:p>
      <text:p text:style-name="Standard"><text:soft-page-break/></text:p>
      <text:p text:style-name="Standard">Immettere nel campo come indicato in figura:</text:p>
      <text:p text:style-name="Standard"/>
      <text:p text:style-name="Standard"><draw:frame draw:style-name="fr1" draw:name="immagini9" text:anchor-type="paragraph" svg:width="16.642cm" svg:height="11.695cm" draw:z-index="8"><draw:image xlink:href="Pictures/1000000000000275000001BA0F2EBB30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>Specificare la dimensione del disco (Attenzione valore espresso in MB)</text:p>
      <text:p text:style-name="Standard"/>
      <text:p text:style-name="Standard"><draw:frame draw:style-name="fr1" draw:name="immagini10" text:anchor-type="paragraph" svg:width="12.885cm" svg:height="11.113cm" draw:z-index="9"><draw:image xlink:href="Pictures/10000000000001E7000001A4A744A24E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Nelle proprietà del nuovo disco virtuale, specificare il numero Logico (nell'esempio è riportato 2 in quanto 0 e 1 già esistonono ed appartengono al TG0)</text:p>
      <text:p text:style-name="Standard"/>
      <text:p text:style-name="Standard"><draw:frame draw:style-name="fr3" draw:name="immagini11" text:anchor-type="paragraph" svg:width="25.7cm" svg:height="12.548cm" draw:z-index="10"><draw:image xlink:href="Pictures/10000000000005DB000002DCD858DDCC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>In Configuration Client, lanciare la ricerca destinazioni, i valori di capacità e numero di lun verranno aggiornati cosi come comparirà il TG1</text:p>
      <text:p text:style-name="Standard"><draw:frame draw:style-name="fr3" draw:name="immagini12" text:anchor-type="paragraph" svg:width="25.7cm" svg:height="14.596cm" draw:z-index="11"><draw:image xlink:href="Pictures/10000000000005840000032244BC42E1.png" xlink:type="simple" xlink:show="embed" xlink:actuate="onLoad"/></draw:frame></text:p>
      <text:p text:style-name="Standard"/>
      <text:p text:style-name="Standard"><text:soft-page-break/>Formattare la LUN 2 come da esempio</text:p>
      <text:p text:style-name="Standard"/>
      <text:p text:style-name="Standard"><draw:frame draw:style-name="fr3" draw:name="immagini13" text:anchor-type="paragraph" svg:width="25.7cm" svg:height="17.784cm" draw:z-index="12"><draw:image xlink:href="Pictures/10000000000003E8000002B44D2B6B6A.png" xlink:type="simple" xlink:show="embed" xlink:actuate="onLoad"/></draw:frame><text:soft-page-break/></text:p>
      <text:p text:style-name="Standard"><draw:frame draw:style-name="fr3" draw:name="immagini14" text:anchor-type="paragraph" svg:width="25.7cm" svg:height="12.663cm" draw:z-index="13"><draw:image xlink:href="Pictures/1000000000000568000002AA45B063B7.png" xlink:type="simple" xlink:show="embed" xlink:actuate="onLoad"/></draw:frame><text:soft-page-break/></text:p>
      <text:p text:style-name="Standard">Un riavvio del sistema è necessario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12-01T14:15:50.81</meta:creation-date>
    <meta:document-statistic meta:table-count="0" meta:image-count="14" meta:object-count="0" meta:page-count="14" meta:paragraph-count="16" meta:word-count="175" meta:character-count="1102"/>
    <dc:date>2015-12-01T14:40:17.96</dc:date>
    <meta:editing-duration>PT8M39S</meta:editing-duration>
    <meta:editing-cycles>1</meta:editing-cycles>
    <meta:generator>OpenOffice.org/3.4$Win32 OpenOffice.org_project/340m1$Build-9590</meta:generator>
  </office:meta>
</office:document-meta>
</file>